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21pt" style:text-underline-style="solid" style:text-underline-width="auto" style:text-underline-color="font-color" fo:font-weight="bold" officeooo:rsid="001f8c27" officeooo:paragraph-rsid="001f8c27" style:font-size-asian="21pt" style:font-weight-asian="bold" style:font-size-complex="21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4pt" style:text-underline-style="solid" style:text-underline-width="auto" style:text-underline-color="font-color" fo:font-weight="bold" officeooo:rsid="001f8c27" officeooo:paragraph-rsid="001f8c27" style:font-size-asian="14pt" style:font-weight-asian="bold" style:font-size-complex="14pt" style:font-weight-complex="bold"/>
    </style:style>
    <style:style style:name="P3" style:family="paragraph" style:parent-style-name="Standard">
      <style:paragraph-properties fo:text-align="left" style:justify-single-word="false"/>
      <style:text-properties fo:font-size="14pt" style:text-underline-style="none" fo:font-weight="normal" officeooo:rsid="001f8c27" officeooo:paragraph-rsid="001f8c27" style:font-size-asian="14pt" style:font-weight-asian="normal" style:font-size-complex="14pt" style:font-weight-complex="normal"/>
    </style:style>
    <style:style style:name="P4" style:family="paragraph" style:parent-style-name="Standard">
      <style:paragraph-properties fo:text-align="left" style:justify-single-word="false"/>
      <style:text-properties fo:font-size="14pt" style:text-underline-style="none" fo:font-weight="normal" officeooo:rsid="00213ae7" officeooo:paragraph-rsid="00213ae7" style:font-size-asian="14pt" style:font-weight-asian="normal" style:font-size-complex="14pt" style:font-weight-complex="normal"/>
    </style:style>
    <style:style style:name="P5" style:family="paragraph" style:parent-style-name="Standard">
      <style:paragraph-properties fo:text-align="left" style:justify-single-word="false"/>
      <style:text-properties fo:font-size="14pt" style:text-underline-style="none" fo:font-weight="bold" officeooo:rsid="00213ae7" officeooo:paragraph-rsid="00213ae7" style:font-size-asian="14pt" style:font-weight-asian="bold" style:font-size-complex="14pt" style:font-weight-complex="bold"/>
    </style:style>
    <style:style style:name="P6" style:family="paragraph" style:parent-style-name="Heading_20_3">
      <style:paragraph-properties fo:text-align="left" style:justify-single-word="false"/>
      <style:text-properties fo:font-size="15pt" style:text-underline-style="none" fo:font-weight="bold" officeooo:rsid="000fc44a" officeooo:paragraph-rsid="00225e78" style:font-size-asian="13.1000003814697pt" style:font-weight-asian="bold" style:font-size-complex="15pt" style:font-weight-complex="bold"/>
    </style:style>
    <style:style style:name="P7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fo:font-size="15pt" fo:font-weight="bold" officeooo:rsid="000fc44a" officeooo:paragraph-rsid="00225e78" style:font-size-asian="13.1000003814697pt" style:font-weight-asian="bold" style:font-size-complex="15pt" style:font-weight-complex="bold"/>
    </style:style>
    <style:style style:name="P8" style:family="paragraph" style:parent-style-name="Standard">
      <style:paragraph-properties fo:margin-left="0cm" fo:margin-right="0cm" fo:text-indent="0cm" style:auto-text-indent="false"/>
    </style:style>
    <style:style style:name="P9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font-size="15pt" fo:font-weight="bold" officeooo:rsid="000fc44a" officeooo:paragraph-rsid="00225e78" style:font-size-asian="13.1000003814697pt" style:font-weight-asian="bold" style:font-size-complex="15pt" style:font-weight-complex="bold"/>
    </style:style>
    <style:style style:name="P10" style:family="paragraph" style:parent-style-name="Text_20_body">
      <style:paragraph-properties fo:text-align="left" style:justify-single-word="false"/>
      <style:text-properties fo:font-size="15pt" style:text-underline-style="none" fo:font-weight="bold" officeooo:rsid="000fc44a" officeooo:paragraph-rsid="00225e78" style:font-size-asian="13.1000003814697pt" style:font-weight-asian="bold" style:font-size-complex="15pt" style:font-weight-complex="bold"/>
    </style:style>
    <style:style style:name="P11" style:family="paragraph" style:parent-style-name="Text_20_body">
      <style:paragraph-properties fo:margin-left="0cm" fo:margin-right="0cm" fo:text-indent="0cm" style:auto-text-indent="false"/>
      <style:text-properties fo:font-size="15pt" fo:font-weight="bold" officeooo:rsid="000fc44a" officeooo:paragraph-rsid="00225e78" style:font-size-asian="13.1000003814697pt" style:font-weight-asian="bold" style:font-size-complex="15pt" style:font-weight-complex="bold"/>
    </style:style>
    <style:style style:name="P12" style:family="paragraph" style:parent-style-name="Text_20_body">
      <style:paragraph-properties fo:margin-left="0cm" fo:margin-right="0cm" fo:text-indent="0cm" style:auto-text-indent="false"/>
      <style:text-properties fo:font-size="15pt" fo:font-weight="normal" officeooo:rsid="0023141f" officeooo:paragraph-rsid="0023141f" style:font-size-asian="13.1000003814697pt" style:font-weight-asian="normal" style:font-size-complex="15pt" style:font-weight-complex="normal"/>
    </style:style>
    <style:style style:name="T1" style:family="text">
      <style:text-properties officeooo:rsid="00245db4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fo:font-size="14pt" fo:font-weight="bold" officeooo:rsid="0024e88a" style:font-size-asian="14pt" style:font-weight-asian="bold" style:font-size-complex="14pt" style:font-weight-complex="bold"/>
    </style:style>
    <style:style style:name="T5" style:family="text">
      <style:text-properties fo:font-size="14pt" fo:font-weight="bold" style:font-size-asian="14pt" style:font-weight-asian="bold" style:font-size-complex="14pt" style:font-weight-complex="bold"/>
    </style:style>
    <style:style style:name="T6" style:family="text">
      <style:text-properties officeooo:rsid="0010c837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CENÍK 2026</text:p>
      <text:p text:style-name="P2">Zimní sezóna 1.12.-30.3</text:p>
      <text:p text:style-name="P3">2 noci 15.000,-</text:p>
      <text:p text:style-name="P3">3 noci 18.000,-</text:p>
      <text:p text:style-name="P3">4 noci 21.000,-</text:p>
      <text:p text:style-name="P3">5 nocí 24.000,-</text:p>
      <text:p text:style-name="P3">6 nocí 27.000,-</text:p>
      <text:p text:style-name="P3">7 nocí 30.000,-</text:p>
      <text:p text:style-name="P4">Každá další noc 3.000,-</text:p>
      <text:p text:style-name="P2">Letní sezóna 1.6.-<text:span text:style-name="T1">30.8.</text:span></text:p>
      <text:p text:style-name="P3">2 noci 12.500,-</text:p>
      <text:p text:style-name="P3">3 noci 15.000,-</text:p>
      <text:p text:style-name="P3">4 noci 17.500,-</text:p>
      <text:p text:style-name="P3">5 nocí 20.000,-</text:p>
      <text:p text:style-name="P3">6 nocí 22.500,-</text:p>
      <text:p text:style-name="P3">7 nocí 25.000,-</text:p>
      <text:p text:style-name="P4">Každá další noc 2.500,-</text:p>
      <text:p text:style-name="P2">Mimo sezónu 1.4. – 31.5. <text:span text:style-name="T1">a 1.9. – 30.11.</text:span></text:p>
      <text:p text:style-name="P3">2 noci 11.000,-</text:p>
      <text:p text:style-name="P3">3 noci 13.000,-</text:p>
      <text:p text:style-name="P3">4 noci 15.000,-</text:p>
      <text:p text:style-name="P3">5 nocí 17.000,-</text:p>
      <text:p text:style-name="P3">6 nocí 19.000,-</text:p>
      <text:p text:style-name="P3">7 nocí 21.000,-</text:p>
      <text:p text:style-name="P4">Každá další noc 2.000,-</text:p>
      <text:p text:style-name="P4"/>
      <text:p text:style-name="P5">Vratná kauce 3000,- pro každý pobyt</text:p>
      <text:p text:style-name="P5">Cena zahrnuje veškeré poplatky. Neomezené využití sauny.</text:p>
      <text:p text:style-name="P4"/>
      <text:p text:style-name="P3"><text:span text:style-name="T2">Vánoce </text:span>– 22.12.2026 – 26.12.2026 <text:tab/><text:tab/>28.000,-</text:p>
      <text:p text:style-name="P4">Vratná kauce 3.000,-</text:p>
      <text:p text:style-name="P4"/>
      <text:p text:style-name="P3"><text:span text:style-name="T2">Silvestr</text:span> již obsazen</text:p>
      <text:h text:style-name="P6" text:outline-level="3"><text:span text:style-name="Strong_20_Emphasis"><text:span text:style-name="T3">Storno poplatky</text:span></text:span></text:h>
      <text:p text:style-name="P7"><text:span text:style-name="Strong_20_Emphasis"><text:span text:style-name="T4">3</text:span></text:span><text:span text:style-name="Strong_20_Emphasis"><text:span text:style-name="T5">0 dní a více předem                        0%</text:span></text:span></text:p>
      <text:p text:style-name="P8"><text:span text:style-name="Strong_20_Emphasis"><text:span text:style-name="T5">30 dní - 15 dní předem                     50%</text:span></text:span></text:p>
      <text:p text:style-name="P8"><text:span text:style-name="Strong_20_Emphasis"><text:span text:style-name="T5">15 dní -7 dní předem                        75%</text:span></text:span></text:p>
      <text:p text:style-name="P8"><text:span text:style-name="Strong_20_Emphasis"><text:span text:style-name="T5">7 dní a méně                                      100%</text:span></text:span></text:p>
      <text:p text:style-name="P9"><text:span text:style-name="Strong_20_Emphasis"/></text:p>
      <text:p text:style-name="P9"><text:span text:style-name="Strong_20_Emphasis"/></text:p>
      <text:p text:style-name="P9"><text:line-break/></text:p>
      <text:p text:style-name="P10"><text:soft-page-break/>Platba za pobyt je vyžadována předem, aby mohla být rezervace považována za závaznou a byl garantován vybraný termín ubytování. <text:span text:style-name="T6">Splatnost je 3 dny do této doby držíme termín v předběžné rezervaci.</text:span></text:p>
      <text:p text:style-name="P11"><text:span text:style-name="T6">K</text:span> dispozici <text:span text:style-name="T6">je </text:span>také možnost úhrady formou zálohy: <text:span text:style-name="Strong_20_Emphasis">50 % nevratné zálohy</text:span> při potvrzení rezervace a zbývajících <text:span text:style-name="Strong_20_Emphasis">50 %</text:span> nejpozději v týdnu před příjezdem nebo v den nástupu na pobyt.</text:p>
      <text:p text:style-name="P11"/>
      <text:p text:style-name="P12">Ceník je platný od 1.4.2026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Lucida Sans1" style:font-family-complex="'Lucida Sans'" style:font-family-generic-complex="system" style:font-pitch-complex="variable" style:font-size-complex="1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8T11:54:22.893567900</meta:creation-date>
    <dc:date>2026-08-26T07:05:57.715874300</dc:date>
    <meta:editing-duration>PT23M58S</meta:editing-duration>
    <meta:editing-cycles>4</meta:editing-cycles>
    <meta:generator>LibreOffice/26.2.5.2$Windows_X86_64 LibreOffice_project/cd7284b4cbbfeb507e630c1aac019f4157393acb</meta:generator>
    <meta:document-statistic meta:table-count="0" meta:image-count="0" meta:object-count="0" meta:page-count="2" meta:paragraph-count="39" meta:word-count="196" meta:character-count="1217" meta:non-whitespace-character-count="949"/>
  </office:meta>
</office:document-meta>
</file>