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42pt" style:text-underline-style="solid" style:text-underline-width="auto" style:text-underline-color="font-color" fo:font-weight="bold" officeooo:rsid="000f8a54" officeooo:paragraph-rsid="000f8a54" style:font-size-asian="42pt" style:font-weight-asian="bold" style:font-size-complex="42pt" style:font-weight-complex="bold"/>
    </style:style>
    <style:style style:name="P2" style:family="paragraph" style:parent-style-name="Standard">
      <style:paragraph-properties fo:text-align="left" style:justify-single-word="false"/>
      <style:text-properties fo:font-size="15pt" style:text-underline-style="solid" style:text-underline-width="auto" style:text-underline-color="font-color" fo:font-weight="bold" officeooo:rsid="000f8a54" officeooo:paragraph-rsid="000f8a54" style:font-size-asian="13.1000003814697pt" style:font-weight-asian="bold" style:font-size-complex="15pt" style:font-weight-complex="bold"/>
    </style:style>
    <style:style style:name="P3" style:family="paragraph" style:parent-style-name="Standard">
      <style:paragraph-properties fo:text-align="left" style:justify-single-word="false"/>
      <style:text-properties fo:font-size="15pt" style:text-underline-style="none" fo:font-weight="normal" officeooo:rsid="000f8a54" officeooo:paragraph-rsid="000f8a54" style:font-size-asian="13.1000003814697pt" style:font-weight-asian="normal" style:font-size-complex="15pt" style:font-weight-complex="normal"/>
    </style:style>
    <style:style style:name="P4" style:family="paragraph" style:parent-style-name="Standard">
      <style:paragraph-properties fo:text-align="left" style:justify-single-word="false"/>
      <style:text-properties fo:font-size="15pt" style:text-underline-style="none" fo:font-weight="normal" officeooo:rsid="000f8a54" officeooo:paragraph-rsid="000fc44a" style:font-size-asian="13.1000003814697pt" style:font-weight-asian="normal" style:font-size-complex="15pt" style:font-weight-complex="normal"/>
    </style:style>
    <style:style style:name="P5" style:family="paragraph" style:parent-style-name="Standard">
      <style:paragraph-properties fo:text-align="left" style:justify-single-word="false"/>
      <style:text-properties fo:font-size="15pt" style:text-underline-style="none" fo:font-weight="normal" officeooo:rsid="000fc44a" officeooo:paragraph-rsid="000fc44a" style:font-size-asian="13.1000003814697pt" style:font-weight-asian="normal" style:font-size-complex="15pt" style:font-weight-complex="normal"/>
    </style:style>
    <style:style style:name="P6" style:family="paragraph" style:parent-style-name="Standard">
      <style:paragraph-properties fo:text-align="left" style:justify-single-word="false"/>
      <style:text-properties fo:font-size="15pt" style:text-underline-style="none" fo:font-weight="bold" officeooo:rsid="000fc44a" officeooo:paragraph-rsid="000fc44a" style:font-size-asian="13.1000003814697pt" style:font-weight-asian="bold" style:font-size-complex="15pt" style:font-weight-complex="bold"/>
    </style:style>
    <style:style style:name="P7" style:family="paragraph" style:parent-style-name="Standard">
      <style:paragraph-properties fo:text-align="left" style:justify-single-word="false"/>
      <style:text-properties fo:font-size="15pt" style:text-underline-style="solid" style:text-underline-width="auto" style:text-underline-color="font-color" fo:font-weight="bold" officeooo:rsid="000f8a54" officeooo:paragraph-rsid="000fc44a" style:font-size-asian="13.1000003814697pt" style:font-weight-asian="bold" style:font-size-complex="15pt" style:font-weight-complex="bold"/>
    </style:style>
    <style:style style:name="P8" style:family="paragraph" style:parent-style-name="Standard">
      <style:paragraph-properties fo:text-align="left" style:justify-single-word="false"/>
      <style:text-properties fo:font-size="15pt" style:text-underline-style="solid" style:text-underline-width="auto" style:text-underline-color="font-color" fo:font-weight="bold" officeooo:rsid="000fc44a" officeooo:paragraph-rsid="000fc44a" style:font-size-asian="13.1000003814697pt" style:font-weight-asian="bold" style:font-size-complex="15pt" style:font-weight-complex="bold"/>
    </style:style>
    <style:style style:name="P9" style:family="paragraph" style:parent-style-name="Standard">
      <style:paragraph-properties fo:text-align="left" style:justify-single-word="false"/>
      <style:text-properties fo:font-size="15pt" style:text-underline-style="none" fo:font-weight="bold" officeooo:rsid="000fc44a" officeooo:paragraph-rsid="0010c837" style:font-size-asian="13.1000003814697pt" style:font-weight-asian="bold" style:font-size-complex="15pt" style:font-weight-complex="bold"/>
    </style:style>
    <style:style style:name="P10" style:family="paragraph" style:parent-style-name="Heading_20_3">
      <style:paragraph-properties fo:text-align="left" style:justify-single-word="false"/>
      <style:text-properties fo:font-size="15pt" style:text-underline-style="none" fo:font-weight="bold" officeooo:rsid="000fc44a" officeooo:paragraph-rsid="0010c837" style:font-size-asian="13.1000003814697pt" style:font-weight-asian="bold" style:font-size-complex="15pt" style:font-weight-complex="bold"/>
    </style:style>
    <style:style style:name="P11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size="15pt" fo:font-weight="bold" officeooo:rsid="000fc44a" style:font-size-asian="13.1000003814697pt" style:font-weight-asian="bold" style:font-size-complex="15pt" style:font-weight-complex="bold"/>
    </style:style>
    <style:style style:name="P12" style:family="paragraph" style:parent-style-name="Text_20_body">
      <style:paragraph-properties fo:text-align="left" style:justify-single-word="false"/>
      <style:text-properties fo:font-size="15pt" style:text-underline-style="none" fo:font-weight="bold" officeooo:rsid="000fc44a" officeooo:paragraph-rsid="0010c837" style:font-size-asian="13.1000003814697pt" style:font-weight-asian="bold" style:font-size-complex="15pt" style:font-weight-complex="bold"/>
    </style:style>
    <style:style style:name="P13" style:family="paragraph" style:parent-style-name="Text_20_body">
      <style:paragraph-properties fo:margin-left="0cm" fo:margin-right="0cm" fo:text-indent="0cm" style:auto-text-indent="false"/>
      <style:text-properties fo:font-size="15pt" fo:font-weight="bold" officeooo:rsid="000fc44a" style:font-size-asian="13.1000003814697pt" style:font-weight-asian="bold" style:font-size-complex="15pt" style:font-weight-complex="bold"/>
    </style:style>
    <style:style style:name="P14" style:family="paragraph" style:parent-style-name="Text_20_body">
      <style:paragraph-properties fo:margin-left="0cm" fo:margin-right="0cm" fo:text-indent="0cm" style:auto-text-indent="false"/>
      <style:text-properties fo:font-size="15pt" fo:font-weight="bold" officeooo:rsid="00153b93" officeooo:paragraph-rsid="00153b93" style:font-size-asian="13.1000003814697pt" style:font-weight-asian="bold" style:font-size-complex="15pt" style:font-weight-complex="bold"/>
    </style:style>
    <style:style style:name="P15" style:family="paragraph" style:parent-style-name="Standard">
      <style:paragraph-properties fo:text-align="left" style:justify-single-word="false"/>
      <style:text-properties fo:font-size="15pt" style:text-underline-style="none" fo:font-weight="normal" officeooo:rsid="0010c837" officeooo:paragraph-rsid="0010c837" style:font-size-asian="13.1000003814697pt" style:font-weight-asian="normal" style:font-size-complex="15pt" style:font-weight-complex="normal"/>
    </style:style>
    <style:style style:name="P16" style:family="paragraph" style:parent-style-name="Standard">
      <style:paragraph-properties fo:text-align="left" style:justify-single-word="false"/>
      <style:text-properties fo:font-size="15pt" style:text-underline-style="none" fo:font-weight="bold" officeooo:rsid="00101697" officeooo:paragraph-rsid="00101697" style:font-size-asian="13.1000003814697pt" style:font-weight-asian="bold" style:font-size-complex="15pt" style:font-weight-complex="bold"/>
    </style:style>
    <style:style style:name="P17" style:family="paragraph" style:parent-style-name="Standard">
      <style:paragraph-properties fo:text-align="left" style:justify-single-word="false"/>
      <style:text-properties fo:font-size="15pt" style:text-underline-style="none" fo:font-weight="bold" officeooo:rsid="00170dee" officeooo:paragraph-rsid="00170dee" style:font-size-asian="13.1000003814697pt" style:font-weight-asian="bold" style:font-size-complex="15pt" style:font-weight-complex="bold"/>
    </style:style>
    <style:style style:name="P18" style:family="paragraph" style:parent-style-name="Standard">
      <style:paragraph-properties fo:text-align="left" style:justify-single-word="false"/>
      <style:text-properties fo:font-size="15pt" style:text-underline-style="none" fo:font-weight="normal" officeooo:rsid="00101697" officeooo:paragraph-rsid="00101697" style:font-size-asian="13.1000003814697pt" style:font-weight-asian="normal" style:font-size-complex="15pt" style:font-weight-complex="normal"/>
    </style:style>
    <style:style style:name="T1" style:family="text">
      <style:text-properties officeooo:rsid="000fc44a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style:text-underline-style="solid" style:text-underline-width="auto" style:text-underline-color="font-color" fo:font-weight="bold" officeooo:rsid="000fc44a" style:font-weight-asian="bold" style:font-weight-complex="bold"/>
    </style:style>
    <style:style style:name="T4" style:family="text">
      <style:text-properties officeooo:rsid="00101697"/>
    </style:style>
    <style:style style:name="T5" style:family="text">
      <style:text-properties officeooo:rsid="0010c837"/>
    </style:style>
    <style:style style:name="T6" style:family="text">
      <style:text-properties officeooo:rsid="0014e86a"/>
    </style:style>
    <style:style style:name="T7" style:family="text">
      <style:text-properties style:text-underline-style="solid" style:text-underline-width="auto" style:text-underline-color="font-color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ENÍK 2027</text:p>
      <text:p text:style-name="P2">ZIMNÍ SEZÓNA <text:span text:style-name="T1">1.12. – 30.3.</text:span></text:p>
      <text:p text:style-name="P3">2 NOCI<text:tab/><text:tab/>15.000,-</text:p>
      <text:p text:style-name="P3">3 NOCI<text:tab/><text:tab/>18.000,-</text:p>
      <text:p text:style-name="P3">4 NOCI<text:tab/><text:tab/>21.000,-</text:p>
      <text:p text:style-name="P3">5 NOCÍ<text:tab/><text:tab/>24.000,-</text:p>
      <text:p text:style-name="P3">6 NOCÍ<text:tab/><text:tab/>27.000,-</text:p>
      <text:p text:style-name="P3">7 NOCÍ<text:tab/><text:tab/>30.000,-</text:p>
      <text:p text:style-name="P3">Každá další noc 3.000,-</text:p>
      <text:p text:style-name="P3"/>
      <text:p text:style-name="P3"><text:span text:style-name="T2">LETNÍ SEZÓNA </text:span><text:span text:style-name="T3">1.6. – 30.9 ( preferované pobyty od soboty do soboty)</text:span></text:p>
      <text:p text:style-name="P3">2 NOCI<text:tab/><text:tab/>12.500,-</text:p>
      <text:p text:style-name="P3">3 NOCI<text:tab/><text:tab/>15.000,-</text:p>
      <text:p text:style-name="P3">4 NOCI<text:tab/><text:tab/>17.500,-</text:p>
      <text:p text:style-name="P3">5 NOCÍ<text:tab/><text:tab/>20.000,-</text:p>
      <text:p text:style-name="P3">6 NOCÍ<text:tab/><text:tab/>22.500,-</text:p>
      <text:p text:style-name="P3">7 NOCÍ<text:tab/><text:tab/>25.000,-</text:p>
      <text:p text:style-name="P3">Každá další noc 2.500,-</text:p>
      <text:p text:style-name="P3"/>
      <text:p text:style-name="P4"><text:span text:style-name="T2">MIMO SEZÓNU </text:span><text:span text:style-name="T3">1.4. – 31.5 a 1.10. – 30.11.</text:span></text:p>
      <text:p text:style-name="P4">2 NOCI<text:tab/><text:tab/>11.000,-</text:p>
      <text:p text:style-name="P3">3 NOCI <text:tab/><text:tab/>13.000,-</text:p>
      <text:p text:style-name="P3">4 NOCI<text:tab/><text:tab/>15.000,-</text:p>
      <text:p text:style-name="P3">5 NOCÍ<text:tab/><text:tab/>17.000,-</text:p>
      <text:p text:style-name="P3">6 NOCÍ<text:tab/><text:tab/>19.000,-</text:p>
      <text:p text:style-name="P3">7 NOCÍ <text:tab/><text:tab/>21.000,-</text:p>
      <text:p text:style-name="P3">Každá další noc 2.000,-</text:p>
      <text:p text:style-name="P3"/>
      <text:p text:style-name="P5">Ceny jsou uvedeny vč. poplatků za energie, dřevo a saunu. <text:span text:style-name="T4">Sauna je k dispozici neomezeně. </text:span></text:p>
      <text:p text:style-name="P3"/>
      <text:p text:style-name="P6">Poplatky navíc: Poplatek obci 30Kč osoba / noc <text:span text:style-name="T5">(osoby od 18 let)</text:span></text:p>
      <text:p text:style-name="P6"><text:tab/><text:tab/><text:tab/>Vratná kauce 3.000,- hotově či na účet dle domluvy</text:p>
      <text:p text:style-name="P7"/>
      <text:p text:style-name="P7"/>
      <text:p text:style-name="P8">VELIKONOCE 26.3. 2027 – 30.3.2027<text:tab/><text:tab/><text:tab/>20.000,-</text:p>
      <text:p text:style-name="P6">+ Poplatek obci 30 Kč osoba / noc</text:p>
      <text:p text:style-name="P6">+ Vratná kauce 3.000,-</text:p>
      <text:p text:style-name="P8">VÁNOCE 22.12.2027 – 26.12.2027<text:tab/><text:tab/><text:tab/>28.000,-</text:p>
      <text:p text:style-name="P6">+ Poplatek obci 30 Kč osoba/noc</text:p>
      <text:p text:style-name="P6"><text:soft-page-break/>+Vratná kauce 5.000,-</text:p>
      <text:p text:style-name="P8">SILVESTR 27.12.2027 – 2.1.2028<text:tab/><text:tab/><text:tab/><text:tab/><text:span text:style-name="T6">50</text:span>.000,-</text:p>
      <text:p text:style-name="P6">+Poplatek obci 30 Kč osoba / noc</text:p>
      <text:p text:style-name="P9">+ Vratná kauce 5.000,-</text:p>
      <text:p text:style-name="P9"/>
      <text:h text:style-name="P10" text:outline-level="3"><text:span text:style-name="Strong_20_Emphasis"><text:span text:style-name="T7">Storno poplatky</text:span></text:span></text:h>
      <text:p text:style-name="P11"><text:span text:style-name="Strong_20_Emphasis">30 dní a více předem                       0%</text:span></text:p>
      <text:p text:style-name="P11"><text:span text:style-name="Strong_20_Emphasis">30 dní - 15 dní předem                    50%</text:span></text:p>
      <text:p text:style-name="P11"><text:span text:style-name="Strong_20_Emphasis"><text:span text:style-name="T5">14</text:span></text:span><text:span text:style-name="Strong_20_Emphasis"> dní a méně                                   100%</text:span></text:p>
      <text:p text:style-name="P11"><text:line-break/></text:p>
      <text:p text:style-name="P12">Platba za pobyt je vyžadována předem, aby mohla být rezervace považována za závaznou a byl garantován vybraný termín ubytování. <text:span text:style-name="T5">Splatnost je 3 dny do této doby držíme termín v předběžné rezervaci.</text:span></text:p>
      <text:p text:style-name="P13"><text:span text:style-name="T5">K</text:span> dispozici <text:span text:style-name="T5">je </text:span>také možnost úhrady formou zálohy: <text:span text:style-name="Strong_20_Emphasis">50 % nevratné zálohy</text:span> při potvrzení rezervace a zbývajících <text:span text:style-name="Strong_20_Emphasis">50 %</text:span> nejpozději v týdnu před příjezdem.</text:p>
      <text:p text:style-name="P14">Každý ubytovaný host(nad 18 let) je povinen vyplnit formulář do ubytovací knihy vč. čísla totožnosti a podpisu!</text:p>
      <text:p text:style-name="P15"/>
      <text:p text:style-name="P6"/>
      <text:p text:style-name="P16">! Maximální kapacita chalupy je 12 osob !</text:p>
      <text:p text:style-name="P17">Pokud provedete rezervaci např. Pro 8 osob <text:span text:style-name="T7">chalupa bude připravena pouze pro 8 osob. </text:span>(lůžkoviny a ručníky).</text:p>
      <text:p text:style-name="P16"/>
      <text:p text:style-name="P18">Ceník platný od 1.1.2027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10:06:43.396598600</meta:creation-date>
    <dc:date>2026-08-26T07:00:08.098774100</dc:date>
    <meta:editing-duration>P3DT13H29M30S</meta:editing-duration>
    <meta:editing-cycles>8</meta:editing-cycles>
    <meta:generator>LibreOffice/26.2.5.2$Windows_X86_64 LibreOffice_project/cd7284b4cbbfeb507e630c1aac019f4157393acb</meta:generator>
    <meta:document-statistic meta:table-count="0" meta:image-count="0" meta:object-count="0" meta:page-count="2" meta:paragraph-count="48" meta:word-count="292" meta:character-count="1781" meta:non-whitespace-character-count="1422"/>
  </office:meta>
</office:document-meta>
</file>